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/>
      <style:text-properties style:font-name="Courier New" style:font-name-complex="Courier New" fo:font-size="9pt" style:font-size-asian="9pt" style:font-size-complex="9pt"/>
    </style:style>
    <style:style style:name="P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2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3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4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5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6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7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8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9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1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2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3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4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5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6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7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8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09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10" style:parent-style-name="Normal" style:family="paragraph">
      <style:paragraph-properties fo:margin-bottom="0in"/>
      <style:text-properties style:font-name="Courier New" style:font-name-complex="Courier New" fo:font-size="9pt" style:font-size-asian="9pt" style:font-size-complex="9pt"/>
    </style:style>
    <style:style style:name="P111" style:parent-style-name="Normal" style:family="paragraph">
      <style:paragraph-properties fo:margin-bottom="0in"/>
    </style:style>
    <style:style style:name="T112" style:parent-style-name="DefaultParagraphFont" style:family="text">
      <style:text-properties style:font-name="Courier New" style:font-name-complex="Courier New" fo:font-size="9pt" style:font-size-asian="9pt" style:font-size-complex="9pt"/>
    </style:style>
  </office:automatic-styles>
  <office:body>
    <office:text text:use-soft-page-breaks="true">
      <text:p text:style-name="P1">@extends('layouts.app')</text:p>
      <text:p text:style-name="P2">@section('title', 'DMARC Aggregate Reports')</text:p>
      <text:p text:style-name="P3"/>
      <text:p text:style-name="P4">@section('content')</text:p>
      <text:p text:style-name="P5"/>
      <text:p text:style-name="P6">&lt;form id="mainform"&gt;</text:p>
      <text:p text:style-name="P7"><text:s text:c="4"/>&lt;div class="panel panel-primary"&gt;</text:p>
      <text:p text:style-name="P8"><text:s text:c="8"/>&lt;div class="panel-heading"&gt;</text:p>
      <text:p text:style-name="P9"><text:s text:c="12"/>&lt;h4&gt;&lt;i class="fa fa-list-ul"&gt;&lt;/i&gt; @yield('title')&lt;/h4&gt;</text:p>
      <text:p text:style-name="P10"><text:s text:c="8"/>&lt;/div&gt; <text:s text:c="7"/></text:p>
      <text:p text:style-name="P11"><text:s text:c="8"/>&lt;div class="panel-body"&gt;</text:p>
      <text:p text:style-name="P12"><text:s text:c="12"/>&lt;label for="filter" class="control-label"&gt;Filter:&lt;/label&gt;</text:p>
      <text:p text:style-name="P13"><text:s text:c="12"/>&lt;select id="filter" name="filter" class="form-control"&gt;</text:p>
      <text:p text:style-name="P14"><text:s text:c="16"/>&lt;option value="none"&gt;- None -&lt;/option&gt;</text:p>
      <text:p text:style-name="P15"><text:s text:c="16"/>&lt;option value="dkim-fail"&gt;DKIM Fail&lt;/option&gt;</text:p>
      <text:p text:style-name="P16"><text:s text:c="16"/>&lt;option value="spf-fail"&gt;SPF Fail&lt;/option&gt;</text:p>
      <text:p text:style-name="P17"><text:s text:c="16"/>&lt;option value="any-fail"&gt;Any Fail&lt;/option&gt;</text:p>
      <text:p text:style-name="P18"><text:s text:c="12"/>&lt;/select&gt;</text:p>
      <text:p text:style-name="P19"><text:s text:c="12"/>&lt;p&gt;&amp;nbsp;&lt;/p&gt;</text:p>
      <text:p text:style-name="P20"><text:s text:c="12"/>&lt;table id="dmarc" class="table table-striped responsive display"&gt;</text:p>
      <text:p text:style-name="P21"><text:s text:c="16"/>&lt;thead&gt;</text:p>
      <text:p text:style-name="P22"><text:s text:c="20"/>&lt;tr&gt;</text:p>
      <text:p text:style-name="P23"><text:s text:c="24"/>&lt;th&gt;Date&lt;/th&gt;</text:p>
      <text:p text:style-name="P24"><text:s text:c="24"/>&lt;th&gt;Org&lt;/th&gt;</text:p>
      <text:p text:style-name="P25"><text:s text:c="24"/>&lt;th&gt;Report Id&lt;/th&gt;</text:p>
      <text:p text:style-name="P26"><text:s text:c="24"/>&lt;th&gt;Count&lt;/th&gt;</text:p>
      <text:p text:style-name="P27"><text:s text:c="24"/>&lt;th&gt;Disposition&lt;/th&gt;</text:p>
      <text:p text:style-name="P28"><text:s text:c="24"/>&lt;th&gt;DKIM Result&lt;/th&gt;</text:p>
      <text:p text:style-name="P29"><text:s text:c="24"/>&lt;th&gt;SPF result&lt;/th&gt;</text:p>
      <text:p text:style-name="P30"><text:s text:c="24"/>&lt;th&gt;IP&lt;/th&gt;</text:p>
      <text:p text:style-name="P31"><text:s text:c="24"/>&lt;th&gt;Host&lt;/th&gt;</text:p>
      <text:p text:style-name="P32"><text:s text:c="20"/>&lt;/tr&gt;</text:p>
      <text:p text:style-name="P33"><text:s text:c="16"/>&lt;/thead&gt;</text:p>
      <text:p text:style-name="P34"><text:s text:c="16"/>&lt;tbody&gt;</text:p>
      <text:p text:style-name="P35"><text:s text:c="16"/>&lt;/tbody&gt;</text:p>
      <text:p text:style-name="P36"><text:s text:c="12"/>&lt;/table&gt;</text:p>
      <text:p text:style-name="P37"><text:s text:c="8"/>&lt;/div&gt;</text:p>
      <text:p text:style-name="P38"><text:s text:c="4"/>&lt;/div&gt;</text:p>
      <text:p text:style-name="P39">&lt;/form&gt;</text:p>
      <text:p text:style-name="P40">@endsection</text:p>
      <text:p text:style-name="P41"/>
      <text:p text:style-name="P42">@section('javascripts')</text:p>
      <text:p text:style-name="P43">&lt;script type="text/javascript" src="//cdn.datatables.net/1.10.12/js/jquery.dataTables.min.js"&gt;&lt;/script&gt;</text:p>
      <text:p text:style-name="P44">&lt;script type="text/javascript" src="//cdn.datatables.net/plug-ins/1.10.12/dataRender/ellipsis.js"&gt;&lt;/script&gt;</text:p>
      <text:p text:style-name="P45">&lt;script type="text/javascript"&gt;</text:p>
      <text:p text:style-name="P46"><text:s text:c="4"/>$(document).ready(function() {</text:p>
      <text:p text:style-name="P47"><text:s text:c="8"/>var table = $('#dmarc').DataTable({</text:p>
      <text:p text:style-name="P48"><text:s text:c="12"/>'processing': true,</text:p>
      <text:p text:style-name="P49"><text:s text:c="12"/>'serverSide': true,</text:p>
      <text:p text:style-name="P50"><text:s text:c="12"/>'ajax': {</text:p>
      <text:p text:style-name="P51"><text:s text:c="16"/>'url': 'data/getdmarc',</text:p>
      <text:p text:style-name="P52"><text:s text:c="16"/>'type': 'POST',</text:p>
      <text:p text:style-name="P53"><text:s text:c="16"/>'data': {</text:p>
      <text:p text:style-name="P54"><text:s text:c="20"/>'_token': '{{ csrf_token() }}',</text:p>
      <text:p text:style-name="P55"><text:s text:c="20"/>'filter': $('#filter').val()</text:p>
      <text:p text:style-name="P56"><text:s text:c="16"/>}</text:p>
      <text:p text:style-name="P57"><text:s text:c="12"/>},</text:p>
      <text:p text:style-name="P58"><text:s text:c="12"/>'columnDefs': [{</text:p>
      <text:p text:style-name="P59"><text:s text:c="16"/>targets: [2, 8],</text:p>
      <text:p text:style-name="P60"><text:s text:c="16"/>render: $.fn.dataTable.render.ellipsis(20)</text:p>
      <text:p text:style-name="P61"><text:s text:c="12"/>},</text:p>
      <text:p text:style-name="P62"><text:s text:c="12"/>{</text:p>
      <text:p text:style-name="P63"><text:s text:c="16"/>'targets': [3, 7],</text:p>
      <text:p text:style-name="P64"><text:s text:c="16"/>'className': 'dt-body-right'</text:p>
      <text:p text:style-name="P65"><text:s text:c="12"/>},</text:p>
      <text:p text:style-name="P66"><text:s text:c="12"/>{</text:p>
      <text:p text:style-name="P67"><text:s text:c="16"/>'targets': [4, 5, 6],</text:p>
      <text:p text:style-name="P68"><text:s text:c="16"/>'className': 'dt-center'</text:p>
      <text:soft-page-break/>
      <text:p text:style-name="P69"><text:s text:c="12"/>},</text:p>
      <text:p text:style-name="P70"><text:s text:c="12"/>{</text:p>
      <text:p text:style-name="P71"><text:s text:c="16"/>'targets': 0,</text:p>
      <text:p text:style-name="P72"><text:s text:c="16"/>'render': function (data, type, row) {</text:p>
      <text:p text:style-name="P73"><text:s text:c="20"/>var dateSplit = data.split('-');</text:p>
      <text:p text:style-name="P74"><text:s text:c="20"/>return type === "display" || type === "filter" ?</text:p>
      <text:p text:style-name="P75"><text:s text:c="24"/>dateSplit[2].substr(0,2) +'-'+ dateSplit[1] +'-'+ dateSplit[0] : data;</text:p>
      <text:p text:style-name="P76"><text:s text:c="16"/>}</text:p>
      <text:p text:style-name="P77"><text:s text:c="12"/>},</text:p>
      <text:p text:style-name="P78"><text:s text:c="12"/>{</text:p>
      <text:p text:style-name="P79"><text:s text:c="16"/>targets: [1,2,3,4,5,6,7,8],</text:p>
      <text:p text:style-name="P80"><text:s text:c="16"/>orderable: false</text:p>
      <text:p text:style-name="P81"><text:s text:c="12"/>}],</text:p>
      <text:p text:style-name="P82"><text:s text:c="12"/>order: [[0, 'desc']],</text:p>
      <text:p text:style-name="P83"><text:s text:c="12"/>fnRowCallback: function(row, data, index) {</text:p>
      <text:p text:style-name="P84"><text:s text:c="16"/>if (data[5]=='fail') {</text:p>
      <text:p text:style-name="P85"><text:s text:c="20"/>$(row).find('td:eq(5)').addClass('bg-danger');</text:p>
      <text:p text:style-name="P86"><text:s text:c="16"/>}</text:p>
      <text:p text:style-name="P87"><text:s text:c="16"/>if (data[6]=='fail') {</text:p>
      <text:p text:style-name="P88"><text:s text:c="20"/>$(row).find('td:eq(6)').addClass('bg-danger');</text:p>
      <text:p text:style-name="P89"><text:s text:c="16"/>}</text:p>
      <text:p text:style-name="P90"><text:s text:c="16"/>if (data[5]=='pass') {</text:p>
      <text:p text:style-name="P91"><text:s text:c="20"/>$(row).find('td:eq(5)').addClass('bg-success');</text:p>
      <text:p text:style-name="P92"><text:s text:c="16"/>}</text:p>
      <text:p text:style-name="P93"><text:s text:c="16"/>if (data[6]=='pass') {</text:p>
      <text:p text:style-name="P94"><text:s text:c="20"/>$(row).find('td:eq(6)').addClass('bg-success');</text:p>
      <text:p text:style-name="P95"><text:s text:c="16"/>}</text:p>
      <text:p text:style-name="P96"><text:s text:c="12"/>}</text:p>
      <text:p text:style-name="P97"><text:s text:c="8"/>});</text:p>
      <text:p text:style-name="P98"/>
      <text:p text:style-name="P99"><text:s text:c="8"/>$('#filter').on('change', function() {</text:p>
      <text:p text:style-name="P100"><text:s text:c="12"/>table.columns([5,6]).search('');</text:p>
      <text:p text:style-name="P101"><text:s text:c="12"/>if ($(this).val() == 'dkim-fail')</text:p>
      <text:p text:style-name="P102"><text:s text:c="16"/>table.columns([5]).search('fail');</text:p>
      <text:p text:style-name="P103"><text:s text:c="12"/>if ($(this).val() == 'spf-fail')</text:p>
      <text:p text:style-name="P104"><text:s text:c="16"/>table.columns([6]).search('fail');</text:p>
      <text:p text:style-name="P105"><text:s text:c="12"/>if ($(this).val() == 'any-fail')</text:p>
      <text:p text:style-name="P106"><text:s text:c="16"/>table.columns([5,6]).search('fail');</text:p>
      <text:p text:style-name="P107"><text:s text:c="12"/>table.draw();</text:p>
      <text:p text:style-name="P108"><text:s text:c="8"/>}); <text:s text:c="7"/></text:p>
      <text:p text:style-name="P109"><text:s text:c="4"/>});</text:p>
      <text:p text:style-name="P110">&lt;/script&gt;</text:p>
      <text:p text:style-name="P111"><text:span text:style-name="T112">@endsectio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aul Bargewll</meta:initial-creator>
    <dc:creator>Paul Bargewll</dc:creator>
    <meta:creation-date>2016-11-12T19:07:00Z</meta:creation-date>
    <dc:date>2016-11-12T19:09:00Z</dc:date>
    <meta:template xlink:href="Normal.dotm" xlink:type="simple"/>
    <meta:editing-cycles>1</meta:editing-cycles>
    <meta:editing-duration>PT120S</meta:editing-duration>
    <meta:document-statistic meta:page-count="2" meta:paragraph-count="7" meta:word-count="587" meta:character-count="3930" meta:row-count="27" meta:non-whitespace-character-count="3350"/>
  </office:meta>
</office:document-meta>
</file>